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Standard">
      <loext:graphic-properties draw:fill="solid" draw:fill-color="#ffffff"/>
      <style:paragraph-properties fo:margin-left="0cm" fo:margin-right="0cm" fo:line-height="1.27cm" fo:text-align="center" style:justify-single-word="false" fo:orphans="2" fo:widows="2" fo:text-indent="1.411cm" style:auto-text-indent="false" fo:background-color="#ffffff"/>
    </style:style>
    <style:style style:name="P2" style:family="paragraph" style:parent-style-name="Standard">
      <loext:graphic-properties draw:fill="solid" draw:fill-color="#ffffff"/>
      <style:paragraph-properties fo:margin-left="0cm" fo:margin-right="0cm" fo:line-height="1.27cm" fo:text-align="center" style:justify-single-word="false" fo:orphans="2" fo:widows="2" fo:text-indent="0.353cm" style:auto-text-indent="false" fo:background-color="#ffffff"/>
    </style:style>
    <style:style style:name="P3" style:family="paragraph" style:parent-style-name="Standard">
      <loext:graphic-properties draw:fill="solid" draw:fill-color="#ffffff"/>
      <style:paragraph-properties fo:margin-left="0cm" fo:margin-right="0cm" fo:margin-top="0cm" fo:margin-bottom="0.494cm" style:contextual-spacing="false" fo:line-height="1.27cm" fo:text-align="center" style:justify-single-word="false" fo:orphans="2" fo:widows="2" fo:text-indent="0.353cm" style:auto-text-indent="false" fo:background-color="#ffffff"/>
    </style:style>
    <style:style style:name="P4" style:family="paragraph" style:parent-style-name="Standard">
      <style:paragraph-properties fo:line-height="1.27cm"/>
    </style:style>
    <style:style style:name="P5" style:family="paragraph" style:parent-style-name="Standard">
      <loext:graphic-properties draw:fill="solid" draw:fill-color="#ffffff"/>
      <style:paragraph-properties fo:margin-left="0cm" fo:margin-right="0cm" fo:line-height="1.27cm" fo:orphans="2" fo:widows="2" fo:text-indent="1.129cm" style:auto-text-indent="false" fo:background-color="#ffffff"/>
    </style:style>
    <style:style style:name="P6" style:family="paragraph" style:parent-style-name="Standard">
      <style:paragraph-properties fo:line-height="1.27cm"/>
      <style:text-properties fo:color="#000000" loext:opacity="100%" style:font-name="Times New Roman" fo:font-size="16pt" style:font-name-asian="Times New Roman1" style:font-size-asian="16pt" style:font-name-complex="Times New Roman1" style:font-size-complex="16pt" style:font-weight-complex="bold"/>
    </style:style>
    <style:style style:name="P7" style:family="paragraph" style:parent-style-name="Standard">
      <style:paragraph-properties fo:line-height="1.27cm"/>
      <style:text-properties style:font-name="Times New Roman" fo:language="nl" fo:country="NL" style:font-name-asian="標楷體1" style:font-name-complex="Times New Roman1"/>
    </style:style>
    <style:style style:name="P8" style:family="paragraph" style:parent-style-name="Standard">
      <loext:graphic-properties draw:fill="solid" draw:fill-color="#ffffff"/>
      <style:paragraph-properties fo:margin-left="0cm" fo:margin-right="0cm" fo:line-height="1.27cm" fo:orphans="2" fo:widows="2" fo:text-indent="1.129cm" style:auto-text-indent="false" fo:background-color="#ffffff"/>
      <style:text-properties fo:color="#212529" loext:opacity="100%" style:font-name="標楷體" fo:font-size="16pt" style:letter-kerning="false" style:font-name-asian="標楷體1" style:font-size-asian="16pt" style:font-name-complex="Times New Roman1" style:font-size-complex="16pt"/>
    </style:style>
    <style:style style:name="T1" style:family="text">
      <style:text-properties fo:color="#212529" loext:opacity="100%" style:font-name="Times New Roman" fo:font-size="20pt" style:letter-kerning="false" style:font-name-asian="標楷體1" style:font-size-asian="20pt" style:font-name-complex="Times New Roman1" style:font-size-complex="16pt"/>
    </style:style>
    <style:style style:name="T2" style:family="text">
      <style:text-properties fo:color="#212529" loext:opacity="100%" style:font-name="Times New Roman" fo:font-size="20pt" style:letter-kerning="false" style:font-name-asian="標楷體1" style:font-size-asian="20pt" style:font-name-complex="Times New Roman1" style:font-size-complex="20pt"/>
    </style:style>
    <style:style style:name="T3" style:family="text">
      <style:text-properties fo:color="#212529" loext:opacity="100%" style:font-name="Times New Roman" fo:font-size="16pt" style:letter-kerning="false" style:font-name-asian="標楷體1" style:font-size-asian="16pt" style:font-name-complex="Times New Roman1" style:font-size-complex="16pt"/>
    </style:style>
    <style:style style:name="T4" style:family="text">
      <style:text-properties fo:color="#212529" loext:opacity="100%" style:font-name="標楷體" fo:font-size="16pt" style:letter-kerning="false" style:font-name-asian="標楷體1" style:font-size-asian="16pt" style:font-name-complex="Times New Roman1" style:font-size-complex="16pt"/>
    </style:style>
    <style:style style:name="T5" style:family="text">
      <style:text-properties fo:color="#000000" loext:opacity="100%" style:font-name="Times New Roman" fo:font-size="16pt" style:font-size-asian="16pt" style:font-name-complex="Times New Roman1" style:font-size-complex="16pt" style:font-weight-complex="bold"/>
    </style:style>
    <style:style style:name="T6" style:family="text">
      <style:text-properties fo:color="#000000" loext:opacity="100%" style:font-name="Times New Roman" fo:font-size="16pt" style:font-name-asian="Times New Roman1" style:font-size-asian="16pt" style:font-name-complex="Times New Roman1" style:font-size-complex="16pt" style:font-weight-complex="bold"/>
    </style:style>
    <style:style style:name="T7" style:family="text">
      <style:text-properties style:font-name="Times New Roman" fo:language="nl" fo:country="NL" style:font-name-asian="標楷體1" style:font-name-complex="Times New Roman1"/>
    </style:style>
    <style:style style:name="Sect1" style:family="section">
      <style:section-properties style:editable="false">
        <style:columns fo:column-count="2" fo:column-gap="2.117cm">
          <style:column style:rel-width="32767*" fo:start-indent="0cm" fo:end-indent="1.058cm"/>
          <style:column style:rel-width="32768*" fo:start-indent="1.058cm" fo:end-indent="0cm"/>
        </style:columns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style:style style:name="Sect3" style:family="section">
      <style:section-properties text:dont-balance-text-columns="true" style:editable="false">
        <style:columns fo:column-count="2" fo:column-gap="2.117cm">
          <style:column style:rel-width="32767*" fo:start-indent="0cm" fo:end-indent="1.058cm"/>
          <style:column style:rel-width="32768*" fo:start-indent="1.058cm" fo:end-indent="0cm"/>
        </style:columns>
      </style:section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115 年全國語文競賽臺灣原住民族語言朗讀文章 【秀姑巒阿美語】 國中學生組 編號 4 號</text:span><text:span text:style-name="T1"/></text:p>
      <text:p text:style-name="P1" loext:marker-style-name="T3"><text:span text:style-name="T1">Ci ’arsingay ko kalaw a fa’inayan</text:span><text:span text:style-name="T3"/></text:p>
      <text:section text:style-name="Sect1" text:name="TextSection">
        <text:p text:style-name="P4" loext:marker-style-name="T5"><text:span text:style-name="T5"><text:s text:c="4"/>I ’a: yaw o kaomah ho ko tayal i palapalan, sahto o tamdaw ko matayalay, awaay ho ko kakimadan a kikay a maomah, itiya i awaay ho ko misyakayay. Orasaka, ’aloman ko kapah ato limcedan a malaholol anoca malapaliw. Ano ’aloman ko poro^ no loma’ i ’aloman ko tahic(padang) a matayal, narikay a maherek ko tayal. Mangalef ano ira ko malalokay a wawa i loma’ i tadakakalimlaan no paro^ no loma’, nawhani, malalok ko wawa narikay a mahrek ko tatayalen.</text:span><text:span text:style-name="T5"/></text:p>
        <text:p text:style-name="P4" loext:marker-style-name="T5"><text:span text:style-name="T5"><text:s text:c="4"/>Mahaenay saka yo ka^mang ho no ’orip i, matengil ko sowal no mama to fafahian a kaka ako “ kao ci ’arsingay ko kalaw a fa’inayan ko malofa’inay ” saan. Caay kafana’ kako tonini a sowal no mato’asay i ’ayaw, nawiro ci ’arsingay ko kalaw a fa’inayan ko malofa’inay sa kaka? Yo mato’as to a malakapah kaka i, itiya to kako a mafana’ to tatodong no heci^ noni a sowal.</text:span><text:span text:style-name="T5"/></text:p>
        <text:p text:style-name="P4" loext:marker-style-name="T5"><text:span text:style-name="T5"><text:s text:c="4"/>“ Ci ’arsingay ko kalaw a fa’inayan ” sanay a sowal no mato’asay i, o patinako no mato’asay to marataray to dafadafak a talaomah a matayal ato malalokay a kappah, saka “ kao ci ’arsingay ko kalaw a fa’inayan ko malo-fa’inay ” saan.</text:span><text:span text:style-name="T5"/></text:p>
        <text:p text:style-name="P4" loext:marker-style-name="T5"><text:span text:style-name="T5"><text:s text:c="4"/>Nawiro  ci ’arsing ko kalaw hani? maratar to dafak a talaomah, ’o’ol to dafak nimaan a caay ka ci ’arsing ko kalaw a matiya o semot a ci ’arsing.</text:span><text:span text:style-name="T5"/></text:p>
        <text:p text:style-name="P4" loext:marker-style-name="T5"><text:span text:style-name="T5"><text:s text:c="4"/>O ’o’ol ato ’arsing i, o pacengo’ay, o palahaday, o paheciay to kalopinaloma, nawhani, todafadafak ato lafii^ i, ano mapa’arsing no ’o’ol ko pinaloma^ i narikay a ci cicengo’ fangcal ko lahad makapah ko heci niira.</text:span><text:span text:style-name="T5"/></text:p>
        <text:p text:style-name="P4" loext:marker-style-name="T5"><text:span text:style-name="T5"><text:s text:c="4"/>Malecad tonini marataray a fa’inayan to dafadafak a talaomah i, nimaan a caay ka pa’arsing no ’o’ol ko kalaw nira. O lalok nira to romi’ami’ad i malasakanga’ay no paro^ no loma’ ato sakalatamdaw no wawa nira, malipahak ko fafahi^ nira a ci fa’inay i ciiran.</text:span><text:span text:style-name="T5"/></text:p>
        <text:p text:style-name="P4" loext:marker-style-name="T5"><text:span text:style-name="T5"><text:s text:c="4"/>Tadamafana’ ko mato’asay to saka latamdawaw no wawa, pakaynien no mato’asay i pinalengaw anoca i pina’orip ato pinanowang ko sapasifana’ a palatamdaw to kapah ato wawa-wawa^. Onini ko saka mafana’ no rarem a mangodo^ to mato’asay ko Pangcah a tamdaw.</text:span><text:span text:style-name="T5"/></text:p>
        <text:p text:style-name="P4" loext:marker-style-name="T5"><text:span text:style-name="T5"><text:s text:c="4"/>Nikawrira, no aniniay to a kapah i mafakil ho a manikar, orasaka haratengen ko sowal no mato’asay, karatar to dafadafak minanam to codad.</text:span><text:span text:style-name="T5"/></text:p>
        <text:p text:style-name="P6" loext:marker-style-name="T6"/>
        <text:p text:style-name="P7" loext:marker-style-name="T7"/>
        <text:p text:style-name="P7" loext:marker-style-name="T7"/>
      </text:section>
      <text:section text:style-name="Sect2" text:name="區段1">
        <text:p text:style-name="P2" loext:marker-style-name="T1"><text:span text:style-name="T1">115 年全國語文競賽臺灣原住民族語言朗讀文章 【秀姑巒阿美語】 國中學生組 編號 4 號</text:span><text:span text:style-name="T1"/></text:p>
        <text:p text:style-name="P3" loext:marker-style-name="T2"><text:span text:style-name="T2">滿眉露水的男人</text:span><text:span text:style-name="T2"/></text:p>
      </text:section>
      <text:section text:style-name="Sect3" text:name="區段2">
        <text:p text:style-name="P5" loext:marker-style-name="T4"><text:span text:style-name="T4">從前，田裡工作全靠人力，家裡成員若很多，幫手多，工作也就很快完成。找對象要找「滿眉露水的男人」，年幼不了解含義是什麼？為什麼要嫁給一個眉毛有露水的男人？長大後才了解真義。「滿眉露水的男人」是用來比喻一個每天早起到田裡勤奮工作的青年，這樣能使家庭生活無憂。</text:span><text:span text:style-name="T4"/></text:p>
        <text:p text:style-name="P5" loext:marker-style-name="T4"><text:span text:style-name="T4">老人家透過動植物大自然現象，來教導青年及後輩子孫，使阿美族人的後輩子孫懂得勤奮，老人家的話值省思，早起讀書或工作，體會「滿眉露水的男人」的心情。</text:span><text:span text:style-name="T4"/></text:p>
        <text:p text:style-name="P8" loext:marker-style-name="T4"/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line_20_number" style:display-name="line number" style:family="text" style:parent-style-name="Default_20_Paragraph_20_Fon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42cm" fo:page-height="29.7cm" style:num-format="1" style:print-orientation="landscape" fo:margin-top="2cm" fo:margin-bottom="2cm" fo:margin-left="2.6cm" fo:margin-right="2.6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USER</dc:creator>
    <meta:editing-cycles>2</meta:editing-cycles>
    <meta:creation-date>2026-05-08T06:54:00</meta:creation-date>
    <dc:date>2026-05-08T06:54:00</dc:date>
    <meta:editing-duration>PT4M</meta:editing-duration>
    <meta:generator>LibreOffice/7.5.8.2$Windows_X86_64 LibreOffice_project/f718d63693263970429a68f568db6046aaa9df01</meta:generator>
    <meta:document-statistic meta:table-count="0" meta:image-count="0" meta:object-count="0" meta:page-count="1" meta:paragraph-count="14" meta:word-count="652" meta:character-count="2405" meta:non-whitespace-character-count="1997"/>
    <meta:user-defined meta:name="AppVersion">16.0000</meta:user-defined>
    <meta:template xlink:type="simple" xlink:actuate="onRequest" xlink:title="Normal" xlink:href=""/>
  </office:meta>
</office:document-meta>
</file>