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1.411cm" style:auto-text-indent="false" fo:background-color="#ffffff"/>
    </style:style>
    <style:style style:name="P2" style:family="paragraph" style:parent-style-name="Standard">
      <loext:graphic-properties draw:fill="solid" draw:fill-color="#ffffff"/>
      <style:paragraph-properties fo:margin-left="0cm" fo:margin-right="0cm" fo:line-height="1.27cm" fo:text-align="center" style:justify-single-word="false" fo:orphans="2" fo:widows="2" fo:text-indent="0.353cm" style:auto-text-indent="false" fo:background-color="#ffffff"/>
    </style:style>
    <style:style style:name="P3" style:family="paragraph" style:parent-style-name="Standard">
      <loext:graphic-properties draw:fill="solid" draw:fill-color="#ffffff"/>
      <style:paragraph-properties fo:margin-left="0cm" fo:margin-right="0cm" fo:margin-top="0cm" fo:margin-bottom="0.494cm" style:contextual-spacing="false" fo:line-height="1.27cm" fo:text-align="center" style:justify-single-word="false" fo:orphans="2" fo:widows="2" fo:text-indent="0.353cm" style:auto-text-indent="false" fo:background-color="#ffffff"/>
    </style:style>
    <style:style style:name="P4" style:family="paragraph" style:parent-style-name="Standard">
      <style:paragraph-properties fo:line-height="1.27cm"/>
    </style:style>
    <style:style style:name="P5" style:family="paragraph" style:parent-style-name="Standard">
      <loext:graphic-properties draw:fill="solid" draw:fill-color="#ffffff"/>
      <style:paragraph-properties fo:margin-left="0cm" fo:margin-right="0cm" fo:line-height="1.27cm" fo:orphans="2" fo:widows="2" fo:text-indent="1.129cm" style:auto-text-indent="false" fo:background-color="#ffffff"/>
    </style:style>
    <style:style style:name="P6" style:family="paragraph" style:parent-style-name="Standard">
      <style:paragraph-properties fo:line-height="1.27cm"/>
      <style:text-properties style:font-name="Times New Roman" fo:language="nl" fo:country="NL" style:font-name-asian="標楷體1" style:font-name-complex="Times New Roman1"/>
    </style:style>
    <style:style style:name="P7" style:family="paragraph" style:parent-style-name="Standard">
      <style:paragraph-properties fo:margin-left="0cm" fo:margin-right="0cm" fo:line-height="1.27cm" fo:text-indent="0.847cm" style:auto-text-indent="false"/>
      <style:text-properties style:font-name="Times New Roman" fo:language="nl" fo:country="NL" style:font-name-asian="標楷體1" style:font-name-complex="Times New Roman1"/>
    </style:style>
    <style:style style:name="T1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16pt"/>
    </style:style>
    <style:style style:name="T2" style:family="text">
      <style:text-properties fo:color="#212529" loext:opacity="100%" style:font-name="Times New Roman" fo:font-size="20pt" style:letter-kerning="false" style:font-name-asian="標楷體1" style:font-size-asian="20pt" style:font-name-complex="Times New Roman1" style:font-size-complex="20pt"/>
    </style:style>
    <style:style style:name="T3" style:family="text">
      <style:text-properties fo:color="#212529" loext:opacity="100%" style:font-name="Times New Roman" fo:font-size="16pt" style:letter-kerning="false" style:font-name-asian="標楷體1" style:font-size-asian="16pt" style:font-name-complex="Times New Roman1" style:font-size-complex="16pt"/>
    </style:style>
    <style:style style:name="T4" style:family="text">
      <style:text-properties fo:color="#212529" loext:opacity="100%" style:font-name="標楷體" fo:font-size="16pt" style:letter-kerning="false" style:font-name-asian="標楷體1" style:font-size-asian="16pt" style:font-name-complex="Times New Roman1" style:font-size-complex="16pt"/>
    </style:style>
    <style:style style:name="T5" style:family="text">
      <style:text-properties fo:color="#000000" loext:opacity="100%" style:font-name="Times New Roman" fo:font-size="16pt" style:font-size-asian="16pt" style:font-name-complex="Times New Roman1" style:font-size-complex="16pt" style:font-weight-complex="bold"/>
    </style:style>
    <style:style style:name="T6" style:family="text">
      <style:text-properties fo:color="#000000" loext:opacity="100%" style:font-name="新細明體" fo:font-size="16pt" style:font-size-asian="16pt" style:font-name-complex="Times New Roman1" style:font-size-complex="16pt" style:font-weight-complex="bold"/>
    </style:style>
    <style:style style:name="T7" style:family="text">
      <style:text-properties style:font-name="Times New Roman" fo:language="nl" fo:country="NL" style:font-name-asian="標楷體1" style:font-name-complex="Times New Roman1"/>
    </style:style>
    <style:style style:name="Sect1" style:family="section">
      <style:section-properties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style:style style:name="Sect3" style:family="section">
      <style:section-properties text:dont-balance-text-columns="true" style:editable="false">
        <style:columns fo:column-count="2" fo:column-gap="2.117cm">
          <style:column style:rel-width="32767*" fo:start-indent="0cm" fo:end-indent="1.058cm"/>
          <style:column style:rel-width="32768*" fo:start-indent="1.058cm" fo:end-indent="0cm"/>
        </style:columns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115 年全國語文競賽臺灣原住民族語言朗讀文章 【秀姑巒阿美語】 國中學生組 編號 3 號</text:span><text:span text:style-name="T1"/></text:p>
      <text:p text:style-name="P1" loext:marker-style-name="T3"><text:span text:style-name="T1">O nikafana’ ako to ilisin</text:span><text:span text:style-name="T3"/></text:p>
      <text:section text:style-name="Sect1" text:name="TextSection">
        <text:p text:style-name="P4" loext:marker-style-name="T5"><text:span text:style-name="T5"><text:s text:c="4"/>O satadamaanay a likakawa no Pangcah ko ilisin, taloma’ a maemin ko matayalay i cowaco:wa. Tolo a romi’ad ko likakawa^ no ilisin, i saka tosa^ a romi’ad ko kakalipahakan. Saka ratar to dafak i matengel ko radiw no Pangcah i sepika ato lekalen no tomok i hoso^ a micoracor ko finawlan a talakasa’opoan. Palosiden ni ama: kako to losid no Pangcah, salipahak sa kako a tayra i kasa’opoan. Ira:ay ho i, ma’araw to ko takaraway a pikacawan. Tahira i kasa’opoan, cilosid to a maemin ko fa’inayan, fafahian ato wawawawa, sasalongan sa a nengnengen.</text:span><text:span text:style-name="T5"/></text:p>
        <text:p text:style-name="P4" loext:marker-style-name="T5"><text:span text:style-name="T5"><text:s text:c="4"/>Itira i kasakeroan, maro’ ko tomok ato kalas no niyaro’ i terong no ’alomanay. Litapang i makakayat ko kamay a masakero^ mihamham to lafang no masakeroay, cimiki’ciway no sa’opo i salaloma’ no masakeroay. I taliyok no tomok i, o ciopihay, ano eac, o cifonosay, i kaikor no ciopihay no masakeroay i, o fafahian ato limecedan, i sapapotal i o caay kacilosaid a finawlan ato lafang. Ya sa’ayaway a mikapot to ilisin a lafang i, salipahak sa a padodo^ to ’awas no finawlan a masakero^.</text:span><text:span text:style-name="T5"/></text:p>
        <text:p text:style-name="P4" loext:marker-style-name="T5"><text:span text:style-name="T5"><text:s text:c="4"/>Kalahokan sato i, malacecay ko lahok i kasa’opoan. O kaen sato no Pangcah, olah sa ko lafang a komaen; ira ko siraw, ira ko toron, o foting, o tatokem, o lokot, o pahko^, ato masamaanay a dateng.</text:span><text:span text:style-name="T5"/></text:p>
        <text:p text:style-name="P4" loext:marker-style-name="T5"><text:span text:style-name="T5"><text:s text:c="4"/>Herek no lahok, mipado^do^ haca ko polong no niyaro’ay a masakero^, awa ko roray a nengnengen. O dadaya sato, o kapah ko terongay a masakro^, o limecedan sato i, i taliyok no kapah a masakero^, mato minengnengay to kero^ no kapah, matiya o mipatodongan no mato’asay to sakalaholol no kapah ato limecedan, orasaka tangasa sa i teroeng no lafii^ a masakero^.</text:span><text:span text:style-name="T5"/></text:p>
        <text:p text:style-name="P4" loext:marker-style-name="T5"><text:span text:style-name="T5"><text:s text:c="4"/>Herek ko lawla to toloay a romi’ad i, tala’alo^ to ko kapah a pakelang, mifoting to sapalahok to mato’asay, herek a pakalahok to mato’asay ato finawlan i, o todong sapaherk to polong no lekakawa konini a pinangan.</text:span><text:span text:style-name="T5"/></text:p>
        <text:p text:style-name="P4" loext:marker-style-name="T5"><text:span text:style-name="T5"><text:s text:c="4"/>Sowal sa ci ina no mako, ira ho ko selal hananay no Pangcah, o rayray no mato’asay to malosapasifan’ to kapah ato limecedan a palatamdaw. Hilam o hatiraay aca ko likakawa no mita o pangcah, caay ko dengan o radiw, o kero^ ato kaen a cecay. Maolah kako to lekakawa no niyaro’, nanay tahada’oc ko matiniay a fangcalay a serangawan.</text:span><text:span text:style-name="T5"/></text:p>
        <text:p text:style-name="P4" loext:marker-style-name="T6"><text:span text:style-name="T6"> </text:span><text:span text:style-name="T6"/></text:p>
        <text:p text:style-name="P6" loext:marker-style-name="T7"/>
        <text:p text:style-name="P6" loext:marker-style-name="T7"/>
        <text:p text:style-name="P7" loext:marker-style-name="T7"/>
      </text:section>
      <text:section text:style-name="Sect2" text:name="區段1">
        <text:p text:style-name="P2" loext:marker-style-name="T1"><text:span text:style-name="T1">115 年全國語文競賽臺灣原住民族語言朗讀文章 【秀姑巒阿美語】 國中學生組 編號 3 號</text:span><text:span text:style-name="T1"/></text:p>
        <text:p text:style-name="P3" loext:marker-style-name="T2"><text:span text:style-name="T2">我對豐年祭的認知</text:span><text:span text:style-name="T2"/></text:p>
      </text:section>
      <text:section text:style-name="Sect3" text:name="區段2">
        <text:p text:style-name="P5" loext:marker-style-name="T4"><text:span text:style-name="T4">豐年祭是阿美族重要的祭典，離鄉的遊子都會放下工作參與盛會。頭目會催促到場集合。我們換上族服前往會場，男女老幼都穿著傳統服裝，漂亮極了。開場是迎賓舞，一人領唱其餘的人跟唱，配合著腳步圍成一圈又一圈，其樂融融。中午就在會場享用水煮豬肉、生鹹豬肉、三蘇菜、小辣椒搭配糯米飯傳統美食，年輕人最後還會去河邊抓魚給部落長者們吃。阿美族有年齡階級制度，傳統祭祀、活動形式，由耆老認可再交由年輕人執行。</text:span><text:span text:style-name="T4"/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line_20_number" style:display-name="line number" style:family="text" style:parent-style-name="Default_20_Paragraph_20_Fon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.6cm" fo:margin-right="2.6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USER</dc:creator>
    <meta:editing-cycles>2</meta:editing-cycles>
    <meta:creation-date>2026-05-08T06:47:00</meta:creation-date>
    <dc:date>2026-05-08T06:47:00</dc:date>
    <meta:editing-duration>PT5M</meta:editing-duration>
    <meta:generator>LibreOffice/7.5.8.2$Windows_X86_64 LibreOffice_project/f718d63693263970429a68f568db6046aaa9df01</meta:generator>
    <meta:document-statistic meta:table-count="0" meta:image-count="0" meta:object-count="0" meta:page-count="1" meta:paragraph-count="12" meta:word-count="652" meta:character-count="2456" meta:non-whitespace-character-count="2049"/>
    <meta:user-defined meta:name="AppVersion">16.0000</meta:user-defined>
    <meta:template xlink:type="simple" xlink:actuate="onRequest" xlink:title="Normal" xlink:href=""/>
  </office:meta>
</office:document-meta>
</file>