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1.411cm" style:auto-text-indent="false" fo:background-color="#ffffff"/>
    </style:style>
    <style:style style:name="P2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0.353cm" style:auto-text-indent="false" fo:background-color="#ffffff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.494cm" style:contextual-spacing="false" fo:line-height="1.27cm" fo:text-align="center" style:justify-single-word="false" fo:orphans="2" fo:widows="2" fo:text-indent="0.353cm" style:auto-text-indent="false" fo:background-color="#ffffff"/>
    </style:style>
    <style:style style:name="P4" style:family="paragraph" style:parent-style-name="Standard">
      <style:paragraph-properties fo:line-height="1.27cm"/>
    </style:style>
    <style:style style:name="P5" style:family="paragraph" style:parent-style-name="Standard">
      <loext:graphic-properties draw:fill="solid" draw:fill-color="#ffffff"/>
      <style:paragraph-properties fo:margin-left="0cm" fo:margin-right="0cm" fo:line-height="1.27cm" fo:orphans="2" fo:widows="2" fo:text-indent="1.129cm" style:auto-text-indent="false" fo:background-color="#ffffff"/>
    </style:style>
    <style:style style:name="P6" style:family="paragraph" style:parent-style-name="Standard">
      <style:paragraph-properties fo:line-height="1.27cm"/>
      <style:text-properties style:font-name="Times New Roman" fo:language="nl" fo:country="NL" style:font-name-asian="標楷體1" style:font-name-complex="Times New Roman1"/>
    </style:style>
    <style:style style:name="P7" style:family="paragraph" style:parent-style-name="Standard">
      <style:paragraph-properties fo:margin-left="0cm" fo:margin-right="0cm" fo:line-height="1.27cm" fo:text-indent="0.847cm" style:auto-text-indent="false"/>
      <style:text-properties style:font-name="Times New Roman" fo:language="nl" fo:country="NL" style:font-name-asian="標楷體1" style:font-name-complex="Times New Roman1"/>
    </style:style>
    <style:style style:name="T1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16pt"/>
    </style:style>
    <style:style style:name="T2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20pt"/>
    </style:style>
    <style:style style:name="T3" style:family="text">
      <style:text-properties fo:color="#212529" loext:opacity="100%" style:font-name="Times New Roman" fo:font-size="16pt" style:letter-kerning="false" style:font-name-asian="標楷體1" style:font-size-asian="16pt" style:font-name-complex="Times New Roman1" style:font-size-complex="16pt"/>
    </style:style>
    <style:style style:name="T4" style:family="text">
      <style:text-properties fo:color="#212529" loext:opacity="100%" style:font-name="標楷體" fo:font-size="16pt" style:letter-kerning="false" style:font-name-asian="標楷體1" style:font-size-asian="16pt" style:font-name-complex="Times New Roman1" style:font-size-complex="16pt"/>
    </style:style>
    <style:style style:name="T5" style:family="text">
      <style:text-properties fo:color="#000000" loext:opacity="100%" style:font-name="Times New Roman" fo:font-size="16pt" style:font-size-asian="16pt" style:font-name-complex="Times New Roman1" style:font-size-complex="16pt" style:font-weight-complex="bold"/>
    </style:style>
    <style:style style:name="T6" style:family="text">
      <style:text-properties style:font-name="Times New Roman" fo:language="nl" fo:country="NL" style:font-name-asian="標楷體1" style:font-name-complex="Times New Roman1"/>
    </style:style>
    <style:style style:name="Sect1" style:family="section">
      <style:section-properties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115 年全國語文競賽臺灣原住民族語言朗讀文章 【秀姑巒阿美語】 國中學生組 編號 1 號</text:span><text:span text:style-name="T1"/></text:p>
      <text:p text:style-name="P1" loext:marker-style-name="T3"><text:span text:style-name="T1">Misikaway</text:span><text:span text:style-name="T3"/></text:p>
      <text:section text:style-name="Sect1" text:name="TextSection">
        <text:p text:style-name="P4" loext:marker-style-name="T5"><text:span text:style-name="T5"><text:s text:c="4"/>O misikaway hananay no mita o Pangcah haw i, o pinangan no mafana’ay a mangodo^ to mato’asay saanay. O pitapalan no mato’asay to masatamdaway ato mafana’ay ci faloco’ a kapah ato limecedan no niyaro’. O kakalimelaan a rayray no mita o Pangcah konini.</text:span><text:span text:style-name="T5"/></text:p>
        <text:p text:style-name="P4" loext:marker-style-name="T5"><text:span text:style-name="T5"><text:s text:c="4"/>Itini i niyaro’, ano ma’araw no kapah ko mi’orongay to kasoy a mato’asay, taloma’ nani lotok, ano eca, nani pala^ haw i, tangsol saan koya kapah a tayra mirawod toya mato’asay a milicay, “ Mama^ kakoway ko mi’orongay! ” saan. Kotayen ningra mi’orong koya kasoy a patangasa^ i loma’ noya mama^. Matira ko pinangan no itiya:ay ho^ a tamdaw no niyaro’. Ano malitemoh no kapah ko matiraay a demak i, ano mafana:’ ciira, o mato’asay no niyaro’, ano eca, o kaka kora mikasoyay a tamdaw i, kirami  ano ta’eli:f lali:w saan koya kapah i, kafana’an to noya mato’asay i, patangasaen niira i ‘alomanay a paratoh toya tatiihay a demak noya kapah, mafana’ sato ko i niyaro’ay i, malo sasowalen to no tamdamdaw, “ Aya, ci toka a wawa^! ” a han no tamdamdaw. Kafana’an to no nimanima^ no i niyaro’ay i, awaay to ko maolahay to matiraaay a kapah. Ka’osian to no kayoing no niyaro’.</text:span><text:span text:style-name="T5"/></text:p>
        <text:p text:style-name="P4" loext:marker-style-name="T5"><text:span text:style-name="T5"><text:s text:c="4"/>Ano o limecedan to i, o mamatira: to. Ano ma’araw niira ko mifaca’ay a ina^ i lawac no ‘alo^ i, tangsol mirawod cingra toya ina^, kakoway ko mifaca’ay ina^ saan a mipalicay. Hamanen, akoway to ano saan ko ca’of noya ina^ i, o mitanamay to faloco’ noya limecedan, hacowaay ko fana’ niira a cifaloco’ o saanay. Orasaka, paci^cien to a mi’alaw toya tataalen. Ta mafana’ ko mato’asay to so’elinay a cifaloco’ iso. Caay ka hatira aca^ ko demak. Tangasa^ sato i sa’opo^ nangra o mato’asay i, ira to ko sowal noya ina^, “ Nima^ a wawa kora citongaway ko pising, mafana’ cifaloco’, mafana’ mingodo^ to mato’asay, malalok a matayal. ” han nira itira i sa’opo no ‘alomanay. Itira ko mato’asay no niyaro’ a mafana’ to cima^ a wawa ko malalokay, nima^ a wawa ko matokaay. O roma^ sato, Ano malitemoh iso ko ci:ma^ i lalan no niyaro’ i, aka ka cai pilicay, “ Talacowa^ kiso ina^? ” “ Mimaan kiso mama^? ” han a milicay ko mato’asay, ta i faloco’ nangra ko nga’ayay a pinangan no miso. Matini ko pinangan no mato’asay a palatamdaw to kapah ato limecedan no niyaro’ iti:ya ho^.</text:span><text:span text:style-name="T5"/></text:p>
        <text:p text:style-name="P4" loext:marker-style-name="T5"><text:span text:style-name="T5"> </text:span><text:span text:style-name="T5"/></text:p>
        <text:p text:style-name="P6" loext:marker-style-name="T6"/>
        <text:p text:style-name="P7" loext:marker-style-name="T6"/>
      </text:section>
      <text:section text:style-name="Sect2" text:name="區段1">
        <text:p text:style-name="P2" loext:marker-style-name="T1"><text:span text:style-name="T1">115 年全國語文競賽臺灣原住民族語言朗讀文章 【秀姑巒阿美語】 國中學生組 編號 1 號</text:span><text:span text:style-name="T1"/></text:p>
        <text:p text:style-name="P3" loext:marker-style-name="T2"><text:span text:style-name="T2">敬老行為</text:span><text:span text:style-name="T2"/></text:p>
      </text:section>
      <text:section text:style-name="Sect3" text:name="區段2">
        <text:p text:style-name="P5" loext:marker-style-name="T4"><text:span text:style-name="T4">Misikaway是敬老尊賢的一種行為表現。這是長輩們教育青年男女為人處事的道理，值得發掦先大的傳統。一個年輕人看到長輩從山上或從野外扛木柴回家，一定要立刻幫忙將木柴扛到長輩的家。少女看見婦女長輩在河邊洗衣服，也會說：「衣服我來洗！」。婦女長輩在聚會時，會把少女的好行為，告訴其他婦女。</text:span><text:span text:style-name="T4"/></text:p>
        <text:p text:style-name="P5" loext:marker-style-name="T4"><text:span text:style-name="T4">禮節也是一樣，在部落一定要打招呼，這樣部落長輩才會對你有好印象。這就是過去長輩們教育青年男女做人做事的道理。</text:span><text:span text:style-name="T4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ne_20_number" style:display-name="line number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.6cm" fo:margin-right="2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3</meta:editing-cycles>
    <meta:creation-date>2026-05-08T06:39:00</meta:creation-date>
    <dc:date>2026-05-08T06:49:00</dc:date>
    <meta:editing-duration>PT7M</meta:editing-duration>
    <meta:generator>LibreOffice/7.5.8.2$Windows_X86_64 LibreOffice_project/f718d63693263970429a68f568db6046aaa9df01</meta:generator>
    <meta:document-statistic meta:table-count="0" meta:image-count="0" meta:object-count="0" meta:page-count="1" meta:paragraph-count="10" meta:word-count="658" meta:character-count="2490" meta:non-whitespace-character-count="2077"/>
    <meta:user-defined meta:name="AppVersion">16.0000</meta:user-defined>
    <meta:template xlink:type="simple" xlink:actuate="onRequest" xlink:title="Normal" xlink:href=""/>
  </office:meta>
</office:document-meta>
</file>