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/>
      <style:paragraph-properties fo:margin-left="0cm" fo:margin-right="0cm" fo:line-height="1.27cm" fo:text-align="center" style:justify-single-word="false" fo:orphans="2" fo:widows="2" fo:text-indent="1.411cm" style:auto-text-indent="false" fo:background-color="#ffffff"/>
    </style:style>
    <style:style style:name="P2" style:family="paragraph" style:parent-style-name="Standard">
      <loext:graphic-properties draw:fill="solid" draw:fill-color="#ffffff"/>
      <style:paragraph-properties fo:margin-left="0cm" fo:margin-right="0cm" fo:line-height="1.27cm" fo:text-align="center" style:justify-single-word="false" fo:orphans="2" fo:widows="2" fo:text-indent="0.353cm" style:auto-text-indent="false" fo:background-color="#ffffff"/>
    </style:style>
    <style:style style:name="P3" style:family="paragraph" style:parent-style-name="Standard">
      <loext:graphic-properties draw:fill="solid" draw:fill-color="#ffffff"/>
      <style:paragraph-properties fo:margin-left="0cm" fo:margin-right="0cm" fo:margin-top="0cm" fo:margin-bottom="0.494cm" style:contextual-spacing="false" fo:line-height="1.27cm" fo:text-align="center" style:justify-single-word="false" fo:orphans="2" fo:widows="2" fo:text-indent="0.353cm" style:auto-text-indent="false" fo:background-color="#ffffff"/>
    </style:style>
    <style:style style:name="P4" style:family="paragraph" style:parent-style-name="Standard">
      <style:paragraph-properties fo:line-height="1.27cm"/>
    </style:style>
    <style:style style:name="P5" style:family="paragraph" style:parent-style-name="Standard">
      <loext:graphic-properties draw:fill="solid" draw:fill-color="#ffffff"/>
      <style:paragraph-properties fo:margin-left="0cm" fo:margin-right="0cm" fo:line-height="1.27cm" fo:orphans="2" fo:widows="2" fo:text-indent="1.129cm" style:auto-text-indent="false" fo:background-color="#ffffff"/>
    </style:style>
    <style:style style:name="P6" style:family="paragraph" style:parent-style-name="Standard">
      <loext:graphic-properties draw:fill="solid" draw:fill-color="#ffffff"/>
      <style:paragraph-properties fo:margin-left="0cm" fo:margin-right="0cm" fo:line-height="1.27cm" fo:text-align="center" style:justify-single-word="false" fo:orphans="2" fo:widows="2" fo:text-indent="1.411cm" style:auto-text-indent="false" fo:background-color="#ffffff"/>
      <style:text-properties fo:color="#212529" loext:opacity="100%" style:font-name="Times New Roman" fo:font-size="20pt" style:letter-kerning="false" style:font-name-asian="標楷體1" style:font-size-asian="20pt" style:font-name-complex="Times New Roman1" style:font-size-complex="16pt"/>
    </style:style>
    <style:style style:name="P7" style:family="paragraph" style:parent-style-name="Standard">
      <style:paragraph-properties fo:margin-left="0cm" fo:margin-right="0cm" fo:line-height="1.199cm" fo:text-indent="1.129cm" style:auto-text-indent="false"/>
    </style:style>
    <style:style style:name="T1" style:family="text">
      <style:text-properties fo:color="#212529" loext:opacity="100%" style:font-name="Times New Roman" fo:font-size="20pt" style:letter-kerning="false" style:font-name-asian="標楷體1" style:font-size-asian="20pt" style:font-name-complex="Times New Roman1" style:font-size-complex="16pt"/>
    </style:style>
    <style:style style:name="T2" style:family="text">
      <style:text-properties fo:color="#212529" loext:opacity="100%" style:font-name="Times New Roman" fo:font-size="20pt" style:letter-kerning="false" style:font-name-asian="標楷體1" style:font-size-asian="20pt" style:font-name-complex="Times New Roman1" style:font-size-complex="20pt"/>
    </style:style>
    <style:style style:name="T3" style:family="text">
      <style:text-properties fo:color="#212529" loext:opacity="100%" style:font-name="Times New Roman" fo:font-size="16pt" style:letter-kerning="false" style:font-name-asian="標楷體1" style:font-size-asian="16pt" style:font-name-complex="Times New Roman1" style:font-size-complex="16pt"/>
    </style:style>
    <style:style style:name="T4" style:family="text">
      <style:text-properties fo:color="#212529" loext:opacity="100%" style:font-name="標楷體" fo:font-size="16pt" style:letter-kerning="false" style:font-name-asian="標楷體1" style:font-size-asian="16pt" style:font-name-complex="Times New Roman1" style:font-size-complex="16pt"/>
    </style:style>
    <style:style style:name="T5" style:family="text">
      <style:text-properties fo:color="#000000" loext:opacity="100%" style:font-name="Times New Roman" fo:font-size="16pt" style:font-size-asian="16pt" style:font-name-complex="Times New Roman1" style:font-size-complex="16pt" style:font-weight-complex="bold"/>
    </style:style>
    <style:style style:name="T6" style:family="text">
      <style:text-properties style:font-name="Times New Roman" style:font-name-asian="標楷體1" style:font-name-complex="Times New Roman1"/>
    </style:style>
    <style:style style:name="Sect1" style:family="section">
      <style:section-properties style:editable="false">
        <style:columns fo:column-count="2" fo:column-gap="2.117cm">
          <style:column style:rel-width="32767*" fo:start-indent="0cm" fo:end-indent="1.058cm"/>
          <style:column style:rel-width="32768*" fo:start-indent="1.058cm" fo:end-indent="0cm"/>
        </style:columns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style:style style:name="Sect3" style:family="section">
      <style:section-properties text:dont-balance-text-columns="true" style:editable="false">
        <style:columns fo:column-count="2" fo:column-gap="2.117cm">
          <style:column style:rel-width="32767*" fo:start-indent="0cm" fo:end-indent="1.058cm"/>
          <style:column style:rel-width="32768*" fo:start-indent="1.058cm" fo:end-indent="0cm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115 年全國語文競賽臺灣原住民族語言朗讀文章 【秀姑巒阿美語】 國中學生組 編號 2 號</text:span><text:span text:style-name="T1"/></text:p>
      <text:p text:style-name="P1" loext:marker-style-name="T1"><text:span text:style-name="T1">Satapangan no Pilaedis</text:span><text:span text:style-name="T1"/></text:p>
      <text:p text:style-name="P6" loext:marker-style-name="T1"/>
      <text:section text:style-name="Sect1" text:name="TextSection">
        <text:p text:style-name="P7" loext:marker-style-name="T5"><text:span text:style-name="T5">Iti:ya ho^, itini i niyaro’ no Pangcah, ira ko mari’angay a ’Arikakay. Tayra i niyaro’ no Pangcah, misafana’ to tamdaw, misamangah to kaemangay a wawa^, komaen to ’atay ato faloco’. Mipararawraw to i niyaro’ay. Yo cecay a romi’ad, mawmah ci Kaday ato fa’inay niira i pala^, awaay ko midipotay to wawa^ i loma’, saka kerid han nangra koya wawa^ nangra a tatosa^ a talaomah. Matayal sato cangra a maramod, papidipot han ni Kaday ko kaka^ a wawa^ to safa^ i lidong no kamoraw. “ Itini kamo a misalama^, aka ka talacowacowa^!” han ningra a pasowal. Mafana’ to sa koya kaka^ a wawa^ a paca’of. Saka raheker sa ca Kaday a matayal.</text:span><text:span text:style-name="T5"/></text:p>
        <text:p text:style-name="P7" loext:marker-style-name="T5"><text:span text:style-name="T5">“ Mangata^ to ko kalahokan, nipasa^sa’ to kita, latek masole:p to ko wawa^ ita, tatata ! ” sa ci Kaday. Ca’of sa ko fa’inay ni Kaday, “ Anini^ a caay ka mangic koya wawa? ” saan. Tangasa^ cangra i kalaeno noya kamoraw, mafoti: a tatosa^, copa^ sa mi’araw, pa:cekok cangra a maramod, hilam han i, mapa:tay to aca^. Awaay ko ‘atay ato faloco’ noya tatosa^ a wawa^. Tanotangic sa cangra a paratoh to kaka^ ni Kaday, o tomok no niyaro’. Mafana’ to ko ‘alomanay, mangiraw ko i niyaro’ay. Masa’opo^ ko kalas no niyaro’ a maaini. Samaanen ita ta maliyas ita ko matiniay a kakatalawan a demak sato cangra. Pasa’opo^ hanto nangra ko ci’icelay a kapah, milood toya ’Arikakay. Nikaorira, kinapinapina^ cangra a milood, caay pakafilo^ toya kawas. ’Aloman ko madokaay ato mapatayay a kapah. Mararom koya tomok.</text:span><text:span text:style-name="T5"/></text:p>
        <text:p text:style-name="P7" loext:marker-style-name="T5"><text:span text:style-name="T5">Yo cecay a romi’ad to dadaya^, mafoti’ koya tomok i lawac no riyar, cilemed cingra. I lemed ningra, colal sa ko cecay a Kawas no riyar ci Kafid, sowal sa, “ Wawaaw, kafana’ kiso, ya ‘ada^ iso, caay ko tamdaw cangra, caay ko mamafi:lo^ no tamdaw. Ka o porong ko sapilood, ta mafilo^ canga" saan. Talipa’lal sato koya tomok i, o pi:yoc ningra a minokay. Do^doen ningra ko ratoh noya kawas ni Kafid. So’elinay malowid nangra koya ‘Arikakay. Nanitiya, awaay to ko mirawraway to ‘orip no Pangcah.</text:span><text:span text:style-name="T5"/></text:p>
        <text:p text:style-name="P7" loext:marker-style-name="T5"><text:span text:style-name="T5">I ikor nonini a demak, itini i saka enem a folad saka tolo a lipay no kalomihecahecaan, tayni i lawac no riyar a mifoting ko finawlan no Pangcah, o todong to sapiaray toya mipalemeday midamaay a kawas no riyar ci Kafidan. Iniyan i, o lalangatan a lisin to pilaedis hananay no Pangcah.</text:span><text:span text:style-name="T5"/></text:p>
        <text:p text:style-name="P4" loext:marker-style-name="T5"><text:span text:style-name="T5"> </text:span><text:span text:style-name="T5"/></text:p>
      </text:section>
      <text:section text:style-name="Sect2" text:name="區段1">
        <text:p text:style-name="P2" loext:marker-style-name="T1"><text:span text:style-name="T1">115 年全國語文競賽臺灣原住民族語言朗讀文章 【秀姑巒阿美語】 國中學生組 編號 2 號</text:span><text:span text:style-name="T1"/></text:p>
        <text:p text:style-name="P3" loext:marker-style-name="T2"><text:span text:style-name="T2">海祭的由來</text:span><text:span text:style-name="T2"/></text:p>
      </text:section>
      <text:section text:style-name="Sect3" text:name="區段2">
        <text:p text:style-name="P5" loext:marker-style-name="T4"><text:span text:style-name="T4">以前部落有非常凶惡的阿里嗄蓋，經常誘拐小孩，擾亂族人的生活。有天，Kaday和丈夫帶著兩個孩子出門工作，接近中午時，夫妻發現兩個孩子都不在人世了，頭目決定去抵抗阿里嗄蓋，就是無法獲勝。有天，頭目在海邊睡覺作了一個夢，一位海神Kafid說：「你們必須要用蘆葦草作成人形當武器，才能戰勝！」頭目按著海神Kafid指示的方法對抗，終於打敗阿里嗄蓋。此後，每年的六月第三個禮拜天，族人會到海邊，記念、感謝海神Kafid。</text:span><text:span text:style-name="T4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line_20_number" style:display-name="line number" style:family="text" style:parent-style-name="Default_20_Paragraph_20_Fon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2.6cm" fo:margin-right="2.6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editing-cycles>5</meta:editing-cycles>
    <meta:creation-date>2026-05-08T06:42:00</meta:creation-date>
    <dc:date>2026-05-25T06:23:00</dc:date>
    <meta:editing-duration>PT5M</meta:editing-duration>
    <meta:generator>LibreOffice/7.5.8.2$Windows_X86_64 LibreOffice_project/f718d63693263970429a68f568db6046aaa9df01</meta:generator>
    <meta:document-statistic meta:table-count="0" meta:image-count="0" meta:object-count="0" meta:page-count="1" meta:paragraph-count="10" meta:word-count="659" meta:character-count="2520" meta:non-whitespace-character-count="2122"/>
    <meta:user-defined meta:name="AppVersion">16.0000</meta:user-defined>
    <meta:template xlink:type="simple" xlink:actuate="onRequest" xlink:title="Normal" xlink:href=""/>
  </office:meta>
</office:document-meta>
</file>